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вичи-решат-как-благоустроить-сокольническую-площадь"/>Москвичи решат, как благоустроить Сокольническую площадь<text:bookmark-end text:name="москвичи-решат-как-благоустроить-сокольническую-площадь"/></text:h>
      <text:p text:style-name="First_20_paragraph">10.02.2020</text:p>
      <text:p text:style-name="Text_20_body">Власти столицы приглашают жителей принять участие в проекте «Активный гражданин», где уже сейчас <text:a xlink:type="simple" xlink:href="https://ag.mos.ru/poll/7108" office:name=""><text:span text:style-name="Definition">открылось голосование</text:span></text:a>, посвященное благоустройству Сокольнической площади.</text:p>
      <text:p text:style-name="Text_20_body">Москвичам предлагается выбрать будущее оформление Сокольнической площади, выходы на которую имеет не только станция «Сокольники», но и <text:a xlink:type="simple" xlink:href="https://www.mos.ru/news/item/61346073/" office:name=""><text:span text:style-name="Definition">строящаяся станция «Стромынка»</text:span></text:a> Большой кольцевой линии метро.</text:p>
      <text:p text:style-name="Text_20_body">Среди вариантов предложены: </text:p>
      <text:p text:style-name="Text_20_body">— мощение из красного клинкерного кирпича, декорирование вентиляционных киосков метро в единой стилистике, обустройство зон отдыха и установка исторических фонарей;</text:p>
      <text:p text:style-name="Text_20_body">— мощение из бежевой плитки, декорирование вентиляционных киосков метро в единой стилистике, обустройство зон отдыха вдоль газонов;</text:p>
      <text:p text:style-name="Text_20_body">— мощение из бежевой плитки, декорирование вентиляционных киосков метро, установка скамеек вдоль площади;</text:p>
      <text:p text:style-name="Text_20_body">— мощение из бежевой плитки без декорирования вентиляционных киосков метро в единой стилистике и без установки скамеек вдоль площади.</text:p>
      <text:p text:style-name="Text_20_body">Каждый вариант сопровождается фотографией, что позволит жителям наиболее полно представить внешний вид каждого из них.</text:p>
      <text:p text:style-name="Text_20_body"><text:line-break/></text:p>
      <text:p text:style-name="Text_20_body">Адрес страницы: <text:a xlink:type="simple" xlink:href="http://krukovo.mos.ru/presscenter/news/detail/8679709.html" office:name=""><text:span text:style-name="Definition">http://krukovo.mos.ru/presscenter/news/detail/8679709.html</text:span></text:a></text:p>
      <text:p text:style-name="Text_20_body"><text:a xlink:type="simple" xlink:href="http://krukovo.mos.ru" office:name=""><text:span text:style-name="Definition">Управа района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05:03:44Z</meta:creation-date>
    <dc:date>2023-08-22T05:03:44Z</dc:date>
  </office:meta>
</office:document-meta>
</file>