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ктября-в-расписание-движения-пригородных-поездов-вносятся-изменения"/>11 октября в расписание движения пригородных поездов вносятся изменения<text:bookmark-end text:name="октября-в-расписание-движения-пригородных-поездов-вносятся-изменения"/></text:h>
      <text:p text:style-name="First_20_paragraph">03.10.2019</text:p>
      <text:p text:style-name="Text_20_body">Информируем жителей Крюково, что в связи с предоставлением «окон» па объектах инфраструктуры Октябрьской ж. д. в расписание движения пригородных поездов вносятся следующие дополнительные изменения:</text:p>
      <text:p text:style-name="Text_20_body">1. Отменяются следующие пригородные поезда:</text:p>
      <text:p text:style-name="Text_20_body">1.1. На направлении Москва - Тверь (Конаково):</text:p>
      <text:p text:style-name="Text_20_body">•№6342 Москва - Крюково на участке Москва - Крюково (1 1 октября);</text:p>
      <text:p text:style-name="Text_20_body">•№6356 Москва - Крюково на участке Москва - Крюково (1 1 октября);</text:p>
      <text:p text:style-name="Text_20_body">•№6408 Москва-Подсолнечная на участке Москва-Подсолнечная (11 октября);</text:p>
      <text:p text:style-name="Text_20_body">•№6512 Москва - Клин на участке Москва - Клин (11 октября);</text:p>
      <text:p text:style-name="Text_20_body">•№6606 Москва - Конаково на участке Крюково - Конаково (11 октября);</text:p>
      <text:p text:style-name="Text_20_body">•№6712 Москва - Тверь на участке Москва - Тверь (11 октября).</text:p>
      <text:p text:style-name="Text_20_body">1.2. На направлении Тверь (Конаково) - Москва:</text:p>
      <text:p text:style-name="Text_20_body">•№6335 Крюково - Москва на участке Крюково - Москва (1 1 октября); </text:p>
      <text:p text:style-name="Text_20_body">•№6337 Крюково - Москва на участке Крюково - Москва (1 1 октября); </text:p>
      <text:p text:style-name="Text_20_body">•№6407 Крюково - Москва на участке Крюково - Москва (1 1 октября);</text:p>
      <text:p text:style-name="Text_20_body">• №6409 Подсолнечная-Москва на участке Подсолнечная-Крюково (1 1 октября);</text:p>
      <text:p text:style-name="Text_20_body">• №6519 Клин — Москва на участке Клин - Москва (1 1 октября);</text:p>
      <text:p text:style-name="Text_20_body">•№661 1 Конаково - Москва на участке Конаково - Крюково (11 октября);</text:p>
      <text:p text:style-name="Text_20_body">2. Изменяется расписание следующих пригородных поездов:</text:p>
      <text:p text:style-name="Text_20_body">2.1. На направлении Москва - Тверь (Конаково):</text:p>
      <text:p text:style-name="Text_20_body">•№7548 Москва - Крюково (11 октября);</text:p>
      <text:p text:style-name="Text_20_body">•№7550 Москва - Крюково (11 октября);</text:p>
      <text:p text:style-name="Text_20_body">•№7554 Москва - Крюково (11 октября);</text:p>
      <text:p text:style-name="Text_20_body">•№7322 Москва - Клин (11 октября);</text:p>
      <text:p text:style-name="Text_20_body">•№6302 Москва - Крюково (11 октября);</text:p>
      <text:p text:style-name="Text_20_body">•№6332 Москва - Крюково (11 октября);</text:p>
      <text:p text:style-name="Text_20_body">• №6334 Москва - Крюково (11 октября);</text:p>
      <text:p text:style-name="Text_20_body">•№6336 Москва - Крюково (11 октября);</text:p>
      <text:p text:style-name="Text_20_body">•№6338 Москва - Крюково (11 октября); </text:p>
      <text:p text:style-name="Text_20_body">•№6340 Москва - Крюково (11 октября);</text:p>
      <text:p text:style-name="Text_20_body">•№6344 Москва - Крюково (11 октября);</text:p>
      <text:p text:style-name="Text_20_body">•№6346 Москва - Крюково (11 октября);</text:p>
      <text:p text:style-name="Text_20_body">•№6348 Москва - Крюково (11 октября);</text:p>
      <text:p text:style-name="Text_20_body">•№6350 Москва - Крюково (11 октября);</text:p>
      <text:p text:style-name="Text_20_body">•№6406 Москва - Крюково (11 октября);</text:p>
      <text:p text:style-name="Text_20_body">•№6610 Москва - Конаково (11 октября);</text:p>
      <text:p text:style-name="Text_20_body">•№6708 Москва - Тверь (11 октября).</text:p>
      <text:p text:style-name="Text_20_body">2.2. На направлении Тверь (Конаково) - Москва:</text:p>
      <text:p text:style-name="Text_20_body">•№7551 Крюково - Москва (11 октября);</text:p>
      <text:p text:style-name="Text_20_body">•№7301 Клин - Москва (11 октября);</text:p>
      <text:p text:style-name="Text_20_body">•№7109 Тверь - Москва (11 октября);</text:p>
      <text:p text:style-name="Text_20_body">•№7511 Тверь - Москва (11 октября);</text:p>
      <text:p text:style-name="Text_20_body">•№7517 Тверь - Москва (11 октября);</text:p>
      <text:p text:style-name="Text_20_body">•№6333 Крюково - Москва (11 октября);</text:p>
      <text:p text:style-name="Text_20_body">•№6343 Крюково - Москва (11 октября);</text:p>
      <text:p text:style-name="Text_20_body">•№6345 Крюково - Москва (11 октября);</text:p>
      <text:p text:style-name="Text_20_body">•№6347 Крюково - Москва (11 октября);</text:p>
      <text:p text:style-name="Text_20_body">• №6349 Крюково - Москва (11 октября);</text:p>
      <text:p text:style-name="Text_20_body">•№6607 Конаково - Москва (11 октября);</text:p>
      <text:p text:style-name="Text_20_body">• №6715 Тверь - Москва (11 октября).</text:p>
      <text:p text:style-name="Text_20_body"><text:line-break/></text:p>
      <text:p text:style-name="Text_20_body">Информация об изменениях расписания пригородных поездов размещается на информационных стендах АО «МТ ПИК», на сайтах в сети Интернет АО «МТ ППК» <text:a xlink:type="simple" xlink:href="http://www.mtppk.ru/" office:name=""><text:span text:style-name="Definition">www.mtppk.ru</text:span></text:a>, Яндекс <text:a xlink:type="simple" xlink:href="http://www.rasp.yandex.ru/" office:name=""><text:span text:style-name="Definition">www.rasp.yandex.ru</text:span></text:a>, ТУ-ТУ <text:a xlink:type="simple" xlink:href="http://www.tutu.ru/" office:name=""><text:span text:style-name="Definition">www.tutu.ru</text:span></text:a>.</text:p>
      <text:p text:style-name="Text_20_body"><text:line-break/></text:p>
      <text:p text:style-name="Text_20_body"><text:line-break/></text:p>
      <text:p text:style-name="Text_20_body">Адрес страницы: <text:a xlink:type="simple" xlink:href="http://krukovo.mos.ru/presscenter/news/detail/8392006.html" office:name=""><text:span text:style-name="Definition">http://krukovo.mos.ru/presscenter/news/detail/8392006.html</text:span></text:a></text:p>
      <text:p text:style-name="Text_20_body"><text:a xlink:type="simple" xlink:href="http://krukovo.mos.ru" office:name=""><text:span text:style-name="Definition">Управа района Крю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1-04T00:19:38Z</meta:creation-date>
    <dc:date>2023-11-04T00:19:38Z</dc:date>
  </office:meta>
</office:document-meta>
</file>