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в-зеленограде-состоялись-игры-тура-открытого-первенства-зеленограда-по-регби-среди-детских-команд"/>В Зеленограде состоялись игры тура открытого Первенства Зеленограда по регби среди детских команд<text:bookmark-end text:name="в-зеленограде-состоялись-игры-тура-открытого-первенства-зеленограда-по-регби-среди-детских-команд"/></text:h>
      <text:p text:style-name="First_20_paragraph">19.10.2021</text:p>
      <text:p text:style-name="Text_20_body">4-й тур открытого Первенства Зеленограда по регби среди детских команд в старшей возрастной группе прошел 6 октября. Соревнование прошло на недавно благоустроенном регбийном поле в 5 микрорайоне Зеленограда.</text:p>
      <text:p text:style-name="Text_20_body">Историческое место для спортсменов полностью обновилось. Новый искусственный газон, раздевалки с отоплением, освещение, тренировочное поле – все то, что нужно для полноценных тренировок и спортивных мероприятий.</text:p>
      <text:p text:style-name="Text_20_body">5 команд юных регбистов 2010-2011 годов рождения боролись за первое место. По итогам игр места на турнире распределились следующим образом:</text:p>
      <text:list text:style-name="L1">
        <text:list-item>
          <text:p text:style-name="P1">1 место – команда «Фаворит»</text:p>
        </text:list-item>
        <text:list-item>
          <text:p text:style-name="P1">2 место – команда «Доброволец»</text:p>
        </text:list-item>
        <text:list-item>
          <text:p text:style-name="P1">3 место – команда «Талисман»</text:p>
        </text:list-item>
        <text:list-item>
          <text:p text:style-name="P1">4 место – команда «Фаворит-2»</text:p>
        </text:list-item>
        <text:list-item>
          <text:p text:style-name="P1">5 место – команда «Доброволец-2»</text:p>
        </text:list-item>
      </text:list>
      <text:p text:style-name="First_20_paragraph">Все участники соревнований отмечены сувенирами и дипломами. Лучшие игроки команд получили памятные статуэтки, а призеры – кубки и медали.</text:p>
      <text:p text:style-name="Text_20_body"><text:line-break/></text:p>
      <text:p text:style-name="Text_20_body">Адрес страницы: <text:a xlink:type="simple" xlink:href="http://krukovo.mos.ru/presscenter/news/detail/10333784.html" office:name=""><text:span text:style-name="Definition">http://krukovo.mos.ru/presscenter/news/detail/10333784.html</text:span></text:a></text:p>
      <text:p text:style-name="Text_20_body"><text:a xlink:type="simple" xlink:href="http://krukovo.mos.ru" office:name=""><text:span text:style-name="Definition">Управа района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0:58:14Z</meta:creation-date>
    <dc:date>2023-05-20T10:58:14Z</dc:date>
  </office:meta>
</office:document-meta>
</file>